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mantelzorgwoning, Koningin Wilhelminaweg 1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mantelzorgwoning op het perceel Koningin Wilhelminaweg 19, 8443 EJ Heerenveen</text:p>
            <text:p text:style-name="common-al">(03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651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2193</meta:user-defined>
    <dc:language>nl</dc:language>
    <meta:user-defined meta:name="OVERHEIDop.locatietype/OVERHEIDop.gebiedsmarkering">Punt</meta:user-defined>
    <meta:user-defined meta:name="DC.title">AANVRAAG OMGEVINGSVERGUNNING, plaatsen van een mantelzorgwoning, Koningin Wilhelminaweg 19 Heerenve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15</meta:user-defined>
    <meta:user-defined meta:name="OVERHEIDop.GmbID/DC.identifier">gmb-2026-376515</meta:user-defined>
    <meta:user-defined meta:name="OVERHEIDop.versieInformatie"/>
  </office:meta>
</office:document-meta>
</file>