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akkerstraat 8-2 1097C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opbouw met dakterras</text:p>
            <text:p text:style-name="common-al">Zaakadres: Wakkerstraat 8-2 1097CE Amsterdam</text:p>
            <text:p text:style-name="common-al">Datum ontvangst: 23-07-2026</text:p>
            <text:p text:style-name="common-al">Zaaknummer: Z2026-032838</text:p>
            <text:p text:style-name="common-al">DSO-nummer: 202607230183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51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1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1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838</meta:user-defined>
    <meta:user-defined meta:name="DCTERMS.abstract">plaatsen van een dakopbouw met dakterr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Wakkerstraat 8-2 1097CE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10</meta:user-defined>
    <meta:user-defined meta:name="OVERHEIDop.GmbID/DC.identifier">gmb-2026-376510</meta:user-defined>
    <meta:user-defined meta:name="OVERHEIDop.versieInformatie"/>
  </office:meta>
</office:document-meta>
</file>