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zengracht 57-1 1016L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brandcompartimentering (bouwkundig splitsen van de woning op de 1e verdieping naar 2 woningen)</text:p>
            <text:p text:style-name="common-al">Zaakadres: Rozengracht 57-1 1016LS Amsterdam</text:p>
            <text:p text:style-name="common-al">Datum ontvangst: 15-07-2026</text:p>
            <text:p text:style-name="common-al">Zaaknummer: Z2026-031344</text:p>
            <text:p text:style-name="common-al">DSO-nummer: 202607150020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50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0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344</meta:user-defined>
    <meta:user-defined meta:name="DCTERMS.abstract">wijzigen van de brandcompartimentering (bouwkundig splitsen van de woning op de 1e verdieping naar 2 woninge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ozengracht 57-1 1016LS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09</meta:user-defined>
    <meta:user-defined meta:name="OVERHEIDop.GmbID/DC.identifier">gmb-2026-376509</meta:user-defined>
    <meta:user-defined meta:name="OVERHEIDop.versieInformatie"/>
  </office:meta>
</office:document-meta>
</file>