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geweigerd obv quotum Dirk Hartoghstraat 38 1013P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Besluit: geweigerd obv quotum</text:p>
            <text:p text:style-name="common-al">Besluit verzonden op: 04-08-2026</text:p>
            <text:p text:style-name="common-al">Zaakadres: Dirk Hartoghstraat 38 1013PH Amsterdam</text:p>
            <text:p text:style-name="common-al">Zaaknummer: Z2026-02798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798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984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geweigerd obv quotum Dirk Hartoghstraat 38 1013P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02</meta:user-defined>
    <meta:user-defined meta:name="OVERHEIDop.GmbID/DC.identifier">gmb-2026-376502</meta:user-defined>
    <meta:user-defined meta:name="OVERHEIDop.versieInformatie"/>
  </office:meta>
</office:document-meta>
</file>