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Klingendaal 3, 3253LE Oud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4 augustus 2026 een besluit genomen op de aanvraag met zaaknummer Z2026-01059 voor een omgevingsvergunning betreffende het verbouwen van een recreatiewoning op locatie Klingendaal 3, 3253LE Ouddorp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7650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0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0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059</meta:user-defined>
    <dc:language>nl</dc:language>
    <meta:user-defined meta:name="OVERHEIDop.locatietype/OVERHEIDop.gebiedsmarkering">Vlak</meta:user-defined>
    <meta:user-defined meta:name="DC.title">Kennisgeving besluit op aanvraag omgevingsvergunning Klingendaal 3, 3253LE Ouddorp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6501</meta:user-defined>
    <meta:user-defined meta:name="OVERHEIDop.GmbID/DC.identifier">gmb-2026-376501</meta:user-defined>
    <meta:user-defined meta:name="OVERHEIDop.versieInformatie"/>
  </office:meta>
</office:document-meta>
</file>