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Westeinde 557 7671GB Vriezenveen, verbouwen van een woning, Uiterlijke besluitdatum op 15-09-2026, zaaknummer TR-Z2026-001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285</text:p>
            <text:p text:style-name="common-al">
            <text:span text:style-name="nadrukvet">Uiterlijke besluitdatum:</text:span> 15-09-2026</text:p>
            <text:p text:style-name="common-al">
            <text:span text:style-name="nadrukvet">Locatie:</text:span> Westeinde 557 7671GB Vriezenveen</text:p>
            <text:p text:style-name="common-al">
            <text:span text:style-name="nadrukvet">Projectomschrijving:</text:span> ver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64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285</meta:user-defined>
    <meta:user-defined meta:name="DCTERMS.abstract">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Westeinde 557 7671GB Vriezenveen, verbouwen van een woning, Uiterlijke besluitdatum op 15-09-2026, zaaknummer TR-Z2026-00128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497</meta:user-defined>
    <meta:user-defined meta:name="OVERHEIDop.GmbID/DC.identifier">gmb-2026-376497</meta:user-defined>
    <meta:user-defined meta:name="OVERHEIDop.versieInformatie"/>
  </office:meta>
</office:document-meta>
</file>