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Kerkbrink te Breukelen - Meerjarenvergunning Sinterklaasintocht Breukelen d.d. 14-11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is een melding ontvangen waarvoor geen vergunningsplicht geldt voor de locatie Boom &amp; Bosch Markt 13, 3621AB Breukelen. De melding is geregistreerd onder zaaknummer Z2026-00001839.</text:p>
            <text:p text:style-name="common-al">De melding betreft: evenementen melding op Boom &amp; Bosch Markt 13, 3621AB Breukelen - Meerjarenvergunning Sinterklaasintocht Breukelen d.d. 14-11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64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839</meta:user-defined>
    <meta:user-defined meta:name="DCTERMS.abstract">Betreft: Melding op locatie Boom &amp; Bosch Markt 13, 3621AB Breukelen</meta:user-defined>
    <dc:language>nl</dc:language>
    <meta:user-defined meta:name="OVERHEIDop.locatietype/OVERHEIDop.gebiedsmarkering">Punt</meta:user-defined>
    <meta:user-defined meta:name="DC.title">Kennisgeving ontvangst melding, Gemeente Stichtse Vecht - Kerkbrink te Breukelen - Meerjarenvergunning Sinterklaasintocht Breukelen d.d. 14-11-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96</meta:user-defined>
    <meta:user-defined meta:name="OVERHEIDop.GmbID/DC.identifier">gmb-2026-376496</meta:user-defined>
    <meta:user-defined meta:name="OVERHEIDop.versieInformatie"/>
  </office:meta>
</office:document-meta>
</file>