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bouwen van 115 woningen, Delft, Aar, Stroom (DAS locatie)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bouwen van 115 woningen aan Delft, Aar, Stroom (DAS locatie) te Assen.  </text:span>
          </text:p>
            <text:p text:style-name="common-al">De gemeente Assen heeft een omgevingsvergunning verleend. De gemeente geeft hiermee toestemming om af te wijken van de regels van het omgevingsplan voor het bouwen van 115 woningen aan de Delft, Aar, Stroom (DAS locatie) te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4-08-2026.</text:p>
            <text:p text:style-name="common-al"/>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64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1996</meta:user-defined>
    <dc:language>nl</dc:language>
    <meta:user-defined meta:name="DC.title">Verleende omgevingsvergunning, afwijken van regels in het omgevingsplan, het bouwen van 115 woningen, Delft, Aar, Stroom (DAS locatie) te Assen.</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87</meta:user-defined>
    <meta:user-defined meta:name="OVERHEIDop.publicationIssue">376494</meta:user-defined>
    <meta:user-defined meta:name="OVERHEIDop.GmbID/DC.identifier">gmb-2026-376494</meta:user-defined>
    <meta:user-defined meta:name="OVERHEIDop.versieInformatie"/>
  </office:meta>
</office:document-meta>
</file>