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fwijken van gebruik ten behoeve van een nieuwe horecavestiging inclusief terras op de locatie Dorpsstraat 2, 1261ET te Blaricum, ingekomen 8 juli 2026 (zaaknummer OMG 2026-0335)</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aanvraag voor een omgevingsvergunning ontvangen. De aanvraag is voor het afwijken van gebruik ten behoeve van een nieuwe horecavestiging inclusief terras op de locatie Dorpsstraat 2, 1261ET te Blaricum.</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764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afwijken van gebruik ten behoeve van een nieuwe horecavestiging inclusief terras op de locatie Dorpsstraat 2, 1261ET te Blaricum, ingekomen 8 juli 2026 (zaaknummer OMG 2026-0335)</meta:user-defined>
    <meta:user-defined meta:name="DCTERMS.W3CDTF/DCTERMS.available">2026-08-06</meta:user-defined>
    <meta:user-defined meta:name="DCTERMS.W3CDTF/OVERHEIDop.jaargang">2026</meta:user-defined>
    <meta:user-defined meta:name="OVERHEIDop.publicationIssue">376493</meta:user-defined>
    <meta:user-defined meta:name="OVERHEIDop.GmbID/DC.identifier">gmb-2026-376493</meta:user-defined>
    <meta:user-defined meta:name="OVERHEIDop.versieInformatie"/>
  </office:meta>
</office:document-meta>
</file>