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8 mei 2027 aan Hogenkampstraat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Hogenkampstraat in Harreveld op 8 mei 202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4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8 mei 2027 aan Hogenkampstraat te Harreve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92</meta:user-defined>
    <meta:user-defined meta:name="OVERHEIDop.GmbID/DC.identifier">gmb-2026-376492</meta:user-defined>
    <meta:user-defined meta:name="OVERHEIDop.versieInformatie"/>
  </office:meta>
</office:document-meta>
</file>