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melding BAL, bodemsanering, Hillamaweg 74, 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melding Besluit activiteiten leefomgeving ontvangen voor bodemsanering, Hillamaweg 74, Burgum</text:p>
            <text:p text:style-name="common-al">Zaaknummer: TZ2026-001687</text:p>
            <text:p text:style-name="common-al">Zaakadres: Hillamaweg 74, Burgum</text:p>
            <text:p text:style-name="common-al">Omschrijving: bodemsanering</text:p>
            <text:p text:style-name="common-al">Datum ontvangst: 06-07-2026</text:p>
            <text:p text:style-name="common-al"/>
            <text:p text:style-name="common-al">Tegen deze melding kan geen bezwaarschrift worden ingediend. De ondernemer moet zich houden aan de voorschriften uit het Activiteitenbesluit.
</text:p>
            <text:p text:style-name="last-al">
U kunt de melding inzien tijdens kantooruren tot 6 weken na de datum van publicatie. Neem hiervoor contact op met het klantcontactcentrum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7648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tsjerksteradi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TZ2026-001687</meta:user-defined>
    <meta:user-defined meta:name="DCTERMS.abstract">bodemsaner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melding BAL, bodemsanering, Hillamaweg 74, Burgu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82</meta:user-defined>
    <meta:user-defined meta:name="OVERHEIDop.GmbID/DC.identifier">gmb-2026-376482</meta:user-defined>
    <meta:user-defined meta:name="OVERHEIDop.versieInformatie"/>
  </office:meta>
</office:document-meta>
</file>