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Verleend - Zuidsingel 2, 5802EG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uidsingel 2, 5802EG Venray </text:span>- Evenementenvergunning - BL!NK Festival 2026 15-08-2026 - zaaknummer Z2026-00005465.</text:p>
            <text:p text:style-name="common-al">Het besluit is verzonden op 30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64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5465</meta:user-defined>
    <meta:user-defined meta:name="DCTERMS.abstract">Betreft: Beschikking op aanvraag Evenementenvergunning - Zuidsingel 2, 5802EG Venray</meta:user-defined>
    <dc:language>nl</dc:language>
    <meta:user-defined meta:name="OVERHEIDop.locatietype/OVERHEIDop.gebiedsmarkering">Punt</meta:user-defined>
    <meta:user-defined meta:name="DC.title">APV Evenementenvergunning - Verleend - Zuidsingel 2, 5802EG Venray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71</meta:user-defined>
    <meta:user-defined meta:name="OVERHEIDop.GmbID/DC.identifier">gmb-2026-376471</meta:user-defined>
    <meta:user-defined meta:name="OVERHEIDop.versieInformatie"/>
  </office:meta>
</office:document-meta>
</file>