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Veulenseweg 49, 5814AB Veu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ulenseweg 49, 5814AB Veulen </text:span>- Evenementenvergunning - Carpush Veulen 06-09-2026 - zaaknummer Z2026-00006683.</text:p>
            <text:p text:style-name="common-al">Het besluit is verzonden op 3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 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64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683</meta:user-defined>
    <meta:user-defined meta:name="DCTERMS.abstract">Betreft: Beschikking op aanvraag Evenementenvergunning - Veulenseweg 49, 5814AB Veulen</meta:user-defined>
    <dc:language>nl</dc:language>
    <meta:user-defined meta:name="OVERHEIDop.locatietype/OVERHEIDop.gebiedsmarkering">Punt</meta:user-defined>
    <meta:user-defined meta:name="DC.title">APV Evenementenvergunning - Verleend - Veulenseweg 49, 5814AB Veul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61</meta:user-defined>
    <meta:user-defined meta:name="OVERHEIDop.GmbID/DC.identifier">gmb-2026-376461</meta:user-defined>
    <meta:user-defined meta:name="OVERHEIDop.versieInformatie"/>
  </office:meta>
</office:document-meta>
</file>