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mgevingsplanactiviteit: Hoofdweg 37A, Wedde, tijdelijk bewonen van de nieuw te bouwen garage, verzenddatum: 4 augustus 2026.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text:a xlink:href="mailto:gemeente@westerwolde.nl" xlink:type="simple">gemeente@westerwolde.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7645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5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5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omgevingsvergunning Omgevingsplanactiviteit: Hoofdweg 37A, Wedde, tijdelijk bewonen van de nieuw te bouwen garage, verzenddatum: 4 augustus 2026.</meta:user-defined>
    <meta:user-defined meta:name="DCTERMS.W3CDTF/DCTERMS.available">2026-08-06</meta:user-defined>
    <meta:user-defined meta:name="DCTERMS.W3CDTF/OVERHEIDop.jaargang">2026</meta:user-defined>
    <meta:user-defined meta:name="OVERHEIDop.publicationIssue">376458</meta:user-defined>
    <meta:user-defined meta:name="OVERHEIDop.GmbID/DC.identifier">gmb-2026-376458</meta:user-defined>
    <meta:user-defined meta:name="OVERHEIDop.versieInformatie"/>
  </office:meta>
</office:document-meta>
</file>