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afwijken van regels in het omgevingsplan' aan Baarnsche dijk 8 3741LR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tijdelijk afwijken van regels in het omgevingsplan' aan Baarnsche dijk 8 3741LR Baarn. Kenmerk 1458575 en datum besluit 04-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764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58575</meta:user-defined>
    <meta:user-defined meta:name="DCTERMS.abstract">het tijdelijk afwijken van regels in het omgevingspla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leend voor 'het tijdelijk afwijken van regels in het omgevingsplan' aan Baarnsche dijk 8 3741LR Baarn</meta:user-defined>
    <meta:user-defined meta:name="DCTERMS.W3CDTF/DCTERMS.available">2026-08-06</meta:user-defined>
    <meta:user-defined meta:name="DCTERMS.W3CDTF/OVERHEIDop.jaargang">2026</meta:user-defined>
    <meta:user-defined meta:name="OVERHEIDop.publicationIssue">376454</meta:user-defined>
    <meta:user-defined meta:name="OVERHEIDop.GmbID/DC.identifier">gmb-2026-376454</meta:user-defined>
    <meta:user-defined meta:name="OVERHEIDop.versieInformatie"/>
  </office:meta>
</office:document-meta>
</file>