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coholhoudend - beslu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lcoholvergunning:  Accres Apeldoorn B.V. Felualaan 29, 7313 GM Apeldoorn</text:p>
            <text:p text:style-name="tussenkopcur">
            
          </text:p>
            <text:p text:style-name="common-al">
            
          </text:p>
            <text:p text:style-name="common-al">De burgemeester maakt bekend dat hij op grond van artikel 3 van de Alcoholwet de volgende vergunning heeft verleend:</text:p>
            <text:p text:style-name="common-al">
            
          </text:p>
            <text:p text:style-name="common-al">Omschrijving: Drank- en horecavergunningen Boschbad en minigolf Felualaan 29</text:p>
            <text:p text:style-name="common-al">Naam onderneming: Accres Apeldoorn B.V.</text:p>
            <text:p text:style-name="common-al">Locatie: Felualaan 29, 7313 GM Apeldoorn</text:p>
            <text:p text:style-name="common-al">Reden vergunning: <text:span text:style-name="nadrukvet"><text:span text:style-name="nadrukcur">nieuwe inrichting</text:span></text:span></text:p>
            <text:p text:style-name="common-al">Datum vergunning: 22 juli 2026</text:p>
            <text:p text:style-name="common-al">Vergunningnummer: 02006082841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last-al">Als u uw bezwaarschrift per post verstuurt raad ik u aan een kopie van het besluit mee te stu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644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4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4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2006082841</meta:user-defined>
    <dc:language>nl</dc:language>
    <meta:user-defined meta:name="OVERHEIDop.locatietype/OVERHEIDop.gebiedsmarkering">Punt</meta:user-defined>
    <meta:user-defined meta:name="DC.title">Alcoholhoudend - beslui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49</meta:user-defined>
    <meta:user-defined meta:name="OVERHEIDop.GmbID/DC.identifier">gmb-2026-376449</meta:user-defined>
    <meta:user-defined meta:name="OVERHEIDop.versieInformatie"/>
  </office:meta>
</office:document-meta>
</file>