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33952</text:p>
            <text:p text:style-name="common-al">Adres:   Kerkstraat 1 in Oud Gastel</text:p>
            <text:p text:style-name="common-al">Evenement:  Revival band muziekmiddag op 16-08-2026</text:p>
            <text:p text:style-name="common-al">verzenddatum: 04-08-2026 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64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3952</meta:user-defined>
    <meta:user-defined meta:name="DCTERMS.abstract">evenementenvergunning revival band muziekmiddag op 16-08-2026</meta:user-defined>
    <dc:language>nl</dc:language>
    <meta:user-defined meta:name="OVERHEIDop.locatietype/OVERHEIDop.gebiedsmarkering">Adres</meta:user-defined>
    <meta:user-defined meta:name="DC.title">Verleende evenementen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48</meta:user-defined>
    <meta:user-defined meta:name="OVERHEIDop.GmbID/DC.identifier">gmb-2026-376448</meta:user-defined>
    <meta:user-defined meta:name="OVERHEIDop.versieInformatie"/>
  </office:meta>
</office:document-meta>
</file>