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Hunebedstraat 2B en 2C 9531JV Borger, het toestaan van bewoning in strijd met de bestemm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8232</text:p>
            <text:p text:style-name="common-al"/>
            <text:p text:style-name="common-al">
            <text:span text:style-name="nadrukvet">Ontvangen op:</text:span> 28-07-2026</text:p>
            <text:p text:style-name="common-al"/>
            <text:p text:style-name="common-al">
            <text:span text:style-name="nadrukvet">Locatie:</text:span> Hunebedstraat 2B en 2C 9531JV Borger</text:p>
            <text:p text:style-name="common-al"/>
            <text:p text:style-name="common-al">
            <text:span text:style-name="nadrukvet">Projectomschrijving:</text:span> het toestaan van bewoning in strijd met de bestemming</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64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18232</meta:user-defined>
    <meta:user-defined meta:name="DCTERMS.abstract">Hunebedstraat 2B/C te Borger  - het toestaan van bewoning in strijd met de bestemm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gemeente Borger-Odoorn, Hunebedstraat 2B en 2C 9531JV Borger, het toestaan van bewoning in strijd met de bestemming</meta:user-defined>
    <meta:user-defined meta:name="DCTERMS.W3CDTF/DCTERMS.available">2026-08-06</meta:user-defined>
    <meta:user-defined meta:name="DCTERMS.W3CDTF/OVERHEIDop.jaargang">2026</meta:user-defined>
    <meta:user-defined meta:name="OVERHEIDop.publicationIssue">376445</meta:user-defined>
    <meta:user-defined meta:name="OVERHEIDop.GmbID/DC.identifier">gmb-2026-376445</meta:user-defined>
    <meta:user-defined meta:name="OVERHEIDop.versieInformatie"/>
  </office:meta>
</office:document-meta>
</file>