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Stephanotistuin 5 in Ter Aar (kern Papenveer) - het realiser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phanotistuin 5 in Ter Aar (kern Papenveer) - zaaknummer Z2026-00001943 - aanvraag omgevingsvergunning voor het realiseren van een vrijstaande woning - beslistermijn is verlengd met een periode van zes weken - verzonden 4 augustus 2026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764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43</meta:user-defined>
    <dc:language>nl</dc:language>
    <meta:user-defined meta:name="OVERHEIDop.locatietype/OVERHEIDop.gebiedsmarkering">Vlak</meta:user-defined>
    <meta:user-defined meta:name="DC.title">Verlenging beslistermijn Stephanotistuin 5 in Ter Aar (kern Papenveer) - het realiseren van een vrijstaande wo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31</meta:user-defined>
    <meta:user-defined meta:name="OVERHEIDop.GmbID/DC.identifier">gmb-2026-376431</meta:user-defined>
    <meta:user-defined meta:name="OVERHEIDop.versieInformatie"/>
  </office:meta>
</office:document-meta>
</file>