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tot verlenging van verzoek om tijdelijke verhuur woning, Geldropseweg 9L 5611S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325 </text:p>
            <text:p text:style-name="common-al"> Omschrijving: verzoek tot verlenging van verzoek om tijdelijke verhuur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ldropseweg 9L 5611SB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4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325</meta:user-defined>
    <meta:user-defined meta:name="DCTERMS.abstract">verzoek tot verlenging van verzoek om tijdelijke verhuur woning</meta:user-defined>
    <dc:language>nl</dc:language>
    <meta:user-defined meta:name="OVERHEIDop.locatietype/OVERHEIDop.gebiedsmarkering">Punt</meta:user-defined>
    <meta:user-defined meta:name="DC.title">Besluit op aanvraag: verzoek tot verlenging van verzoek om tijdelijke verhuur woning, Geldropseweg 9L 5611SB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9</meta:user-defined>
    <meta:user-defined meta:name="OVERHEIDop.GmbID/DC.identifier">gmb-2026-376429</meta:user-defined>
    <meta:user-defined meta:name="OVERHEIDop.versieInformatie"/>
  </office:meta>
</office:document-meta>
</file>