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3e verlenging van verleende vergunning (bekend onder zaaknummers EHV ZP2026-006730,005809 en 006561) inzake het plaatsen van een container, Stationsweg 1 5611A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7569 </text:p>
            <text:p text:style-name="common-al"> Omschrijving: 3e verlenging van verleende vergunning (bekend onder zaaknummers EHV ZP2026-006730,005809 en 006561) inzake het plaatsen van een container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tationsweg 1 5611AA Eindhoven</text:p>
              </text:list-item>
            </text:list>
            <text:p text:style-name="common-al"> Soort aanvraag: 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4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9</meta:user-defined>
    <meta:user-defined meta:name="DCTERMS.abstract">3e verlenging van verleende vergunning (bekend onder zaaknummers EHV ZP2026-006730,005809 en 006561) inzake het plaatsen van een contain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: 3e verlenging van verleende vergunning (bekend onder zaaknummers EHV ZP2026-006730,005809 en 006561) inzake het plaatsen van een container, Stationsweg 1 5611AA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8</meta:user-defined>
    <meta:user-defined meta:name="OVERHEIDop.GmbID/DC.identifier">gmb-2026-376428</meta:user-defined>
    <meta:user-defined meta:name="OVERHEIDop.versieInformatie"/>
  </office:meta>
</office:document-meta>
</file>