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en aanvraag omgevingsvergunning Vosbergen 28, 7339 LG Ugchelen, het plaatsen van een overkapp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Intrekking: 2 augustus 2026</text:p>
            <text:p text:style-name="common-al">Zaaknummer: 02006314257</text:p>
            <text:p text:style-name="common-al">
            
          </text:p>
            <text:p text:style-name="last-al">Het gaat hier om de intrekking van een ingediende aanvraag van 10-07-2026. Deze kennisgeving is bedoeld om u te informer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7642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2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2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006314257-002</meta:user-defined>
    <dc:language>nl</dc:language>
    <meta:user-defined meta:name="OVERHEIDop.locatietype/OVERHEIDop.gebiedsmarkering">Punt</meta:user-defined>
    <meta:user-defined meta:name="DC.title">Intrekken aanvraag omgevingsvergunning Vosbergen 28, 7339 LG Ugchelen, het plaatsen van een overkapping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425</meta:user-defined>
    <meta:user-defined meta:name="OVERHEIDop.GmbID/DC.identifier">gmb-2026-376425</meta:user-defined>
    <meta:user-defined meta:name="OVERHEIDop.versieInformatie"/>
  </office:meta>
</office:document-meta>
</file>