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mstelkade 4G in Woerdense Verlaat - het uitbreiden van het bedrijfspand t.b.v. kantoo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stelkade 4G in Woerdense Verlaat - zaaknummer Z2026-00001777 - aanvraag omgevingsvergunning voor het uitbreiden van het bedrijfspand t.b.v. kantoor - beslistermijn is verlengd met een periode van zes weken - verzonden 4 augustus 2026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764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77</meta:user-defined>
    <dc:language>nl</dc:language>
    <meta:user-defined meta:name="OVERHEIDop.locatietype/OVERHEIDop.gebiedsmarkering">Punt</meta:user-defined>
    <meta:user-defined meta:name="DC.title">Verlenging beslistermijn Amstelkade 4G in Woerdense Verlaat - het uitbreiden van het bedrijfspand t.b.v. kantoo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24</meta:user-defined>
    <meta:user-defined meta:name="OVERHEIDop.GmbID/DC.identifier">gmb-2026-376424</meta:user-defined>
    <meta:user-defined meta:name="OVERHEIDop.versieInformatie"/>
  </office:meta>
</office:document-meta>
</file>