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aanleggen van een tijdelijke inrit  op de locatie Parallelweg naast nummer 14, 1753 EE in Sint Maartensvlot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027</text:p>
            <text:p text:style-name="common-al">
            <text:span text:style-name="nadrukvet">Ontvangstdatum:</text:span> 29 juli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uitweg maken, hebben of veranderen of het gebruik daarvan veranderen</text:p>
              </text:list-item>
              <text:list-item text:style-override="id1-3-2-1-1-4-2">
                <text:number>•</text:number>
                <text:p text:style-name="al">bouwactiviteit - technisch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642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2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Z2026-00003027</meta:user-defined>
    <meta:user-defined meta:name="DCTERMS.abstract">Ontvangst aanvraag omgevingsvergunning Parallelweg naast nummer 14, 1753 EE in Sint Maartensvlotbru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aanleggen van een tijdelijke inrit  op de locatie Parallelweg naast nummer 14, 1753 EE in Sint Maartensvlotbru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22</meta:user-defined>
    <meta:user-defined meta:name="OVERHEIDop.GmbID/DC.identifier">gmb-2026-376422</meta:user-defined>
    <meta:user-defined meta:name="OVERHEIDop.versieInformatie"/>
  </office:meta>
</office:document-meta>
</file>