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afwijken van de regels voor een werkterrein verbindingszone Wildertse Arm  aan Verzoeklocatie 2026050101136, Loon op Zand (LOO00) Q 982, Loon op Zand (LOO00) G 2545, Loon op Za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50101136, Loon op Zand (LOO00) Q 982, Loon op Zand (LOO00) G 2545, Loon op Zand (LOO00) G 2650,</text:span> het afwijken van de regels voor een werkterrein verbindingszone Wildertse Arm  (0809Z2607866 verzonden 04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64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09Z2607866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DC.title">Toestemming voor het afwijken van de regels voor een werkterrein verbindingszone Wildertse Arm  aan Verzoeklocatie 2026050101136, Loon op Zand (LOO00) Q 982, Loon op Zand (LOO00) G 2545, Loon op Za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20</meta:user-defined>
    <meta:user-defined meta:name="OVERHEIDop.GmbID/DC.identifier">gmb-2026-376420</meta:user-defined>
    <meta:user-defined meta:name="OVERHEIDop.versieInformatie"/>
  </office:meta>
</office:document-meta>
</file>