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eek 32 -2026 Gemeente Drimmelen, tijdelijke verkeersmaatregel afsluiten en parkeerverbod Utrechtlaan, Groningenlaan, Drentelaan, Vijverstraat Lage Zwaluw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Gemeente Drimmelen maken bekend </text:p>
            <text:p text:style-name="al">dat zij toestemming hebben gegeven, wegens werkzaamheden netverzwaring Enexis: </text:p>
            <text:p text:style-name="al"/>
            <text:list text:style-name="id1-3-2-1-1-4">
              <text:list-item text:style-override="id1-3-2-1-1-4-1">
                <text:number>1.</text:number>
                <text:p text:style-name="al">tot het afsluiten van de Utrechtlaan te Lage Zwaluwe, op 24 augustus 2026 van 07:00 tot en met 28 augustus 2026 tot 16:00;</text:p>
              </text:list-item>
              <text:list-item text:style-override="id1-3-2-1-1-4-2">
                <text:number>2.</text:number>
                <text:p text:style-name="al">tot het afsluiten van de Groningenlaan te Lage Zwaluwe, en tot het instellen van een parkeerverbod, op 31 augustus 2026 van 07:00 tot en met 8 september 2026 tot 16:00;</text:p>
              </text:list-item>
              <text:list-item text:style-override="id1-3-2-1-1-4-3">
                <text:number>3.</text:number>
                <text:p text:style-name="al">tot het afsluiten van de Drentelaan te Lage Zwaluwe, en tot het instellen van een parkeerverbod, op 9 september 2026 van 07:00 tot en met 28 september 2026; </text:p>
              </text:list-item>
              <text:list-item text:style-override="id1-3-2-1-1-4-4">
                <text:number>4.</text:number>
                <text:p text:style-name="al">tot het afsluiten van de Vijverstraat te Lage Zwaluwe, en tot het instellen van een</text:p>
              </text:list-item>
            </text:list>
            <text:p text:style-name="al">parkeerverbod op 21 september 2026 tot en met 25 september 2026;  </text:p>
            <text:p text:style-name="al">e.e.a. zoveel korter of langer dan nodig is.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764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Drimmel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rimmelen</meta:user-defined>
    <meta:user-defined meta:name="OVERHEID.Gemeente/DCTERMS.publisher">Drimmelen</meta:user-defined>
    <meta:user-defined meta:name="OVERHEID.TaxonomieBeleidsagendaDecentraal/OVERHEID.category">Verkeer | Organisatie en beleid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Week 32 -2026 Gemeente Drimmelen, tijdelijke verkeersmaatregel afsluiten en parkeerverbod Utrechtlaan, Groningenlaan, Drentelaan, Vijverstraat Lage Zwaluw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07</meta:user-defined>
    <meta:user-defined meta:name="OVERHEIDop.GmbID/DC.identifier">gmb-2026-376407</meta:user-defined>
    <meta:user-defined meta:name="OVERHEIDop.versieInformatie"/>
  </office:meta>
</office:document-meta>
</file>