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lkbrug-Oost 199, Ingekomen aanvraag Omgevingsvergunning, uitbreiding + bundeling nieuwbouw-, customizer- en interieurbouwactivitei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uitbreiding + bundeling nieuwbouw-, customizer- en interieurbouwactiviteiten</text:p>
            <text:p text:style-name="common-al"/>
            <text:p text:style-name="common-al">
            <text:span text:style-name="nadrukvet">Adres of locatie</text:span>: Balkbrug-Oost 199, 5236 PW 's-Hertogenbosch</text:p>
            <text:p text:style-name="common-al">
            <text:span text:style-name="nadrukvet">Omschrijving</text:span>: uitbreiding + bundeling nieuwbouw-, customizer- en interieurbouwactiviteiten</text:p>
            <text:p text:style-name="common-al">
            <text:span text:style-name="nadrukvet">Kenmerknummer</text:span>: 07961970199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64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701998</meta:user-defined>
    <dc:language>nl</dc:language>
    <meta:user-defined meta:name="OVERHEIDop.locatietype/OVERHEIDop.gebiedsmarkering">Punt</meta:user-defined>
    <meta:user-defined meta:name="DC.title">Balkbrug-Oost 199, Ingekomen aanvraag Omgevingsvergunning, uitbreiding + bundeling nieuwbouw-, customizer- en interieurbouwactivitei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405</meta:user-defined>
    <meta:user-defined meta:name="OVERHEIDop.GmbID/DC.identifier">gmb-2026-376405</meta:user-defined>
    <meta:user-defined meta:name="OVERHEIDop.versieInformatie"/>
  </office:meta>
</office:document-meta>
</file>