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ijdelijke damwandconstructie op de locatie Parallelweg achter nummer 14, 1753 EE in Sint Maartensvlot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25</text:p>
            <text:p text:style-name="common-al">
            <text:span text:style-name="nadrukvet">Ontvangstdatum:</text:span> 29 juli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64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25</meta:user-defined>
    <meta:user-defined meta:name="DCTERMS.abstract">Ontvangst aanvraag omgevingsvergunning Parallelweg achter nummer 14, 1753 EE in Sint Maartensvlotbr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tijdelijke damwandconstructie op de locatie Parallelweg achter nummer 14, 1753 EE in Sint Maartensvlotbru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04</meta:user-defined>
    <meta:user-defined meta:name="OVERHEIDop.GmbID/DC.identifier">gmb-2026-376404</meta:user-defined>
    <meta:user-defined meta:name="OVERHEIDop.versieInformatie"/>
  </office:meta>
</office:document-meta>
</file>