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verbouwen van de woning, Bergkampen 7 in Sint Jan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6-10-2026</text:p>
            <text:p text:style-name="common-al">
            <text:span text:style-name="nadrukvet">Locatie:</text:span> Bergkampen 7, 8326AS Sint Jansklooster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Z2026-0000610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Steenwijk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610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64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107</meta:user-defined>
    <meta:user-defined meta:name="DCTERMS.abstract">het verbouw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verbouwen van de woning, Bergkampen 7 in Sint Janskloost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00</meta:user-defined>
    <meta:user-defined meta:name="OVERHEIDop.GmbID/DC.identifier">gmb-2026-376400</meta:user-defined>
    <meta:user-defined meta:name="OVERHEIDop.versieInformatie"/>
  </office:meta>
</office:document-meta>
</file>