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eijlerstraat 32A 2562 R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Teijlerstraat 32A door het plaatsen van dakkapellen aan de zijkant en het realiseren van een trap</text:p>
            <text:p text:style-name="common-al"/>
            <text:p text:style-name="common-al">Ons kenmerk: VTH2026-6226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Teijlerstraat 32A 2562 RW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3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262</meta:user-defined>
    <meta:user-defined meta:name="DCTERMS.abstract">het vergroten van de woning Teijlerstraat 32A door het plaatsen van dakkapellen aan de zijkant en het realiseren van een trap</meta:user-defined>
    <dc:language>nl</dc:language>
    <meta:user-defined meta:name="DC.title">Omgevingsvergunning - Beschikking Verleend, Teijlerstraat 32A 2562 RW 's-Gravenhage</meta:user-defined>
    <meta:user-defined meta:name="OVERHEIDop.datumEindeReactietermijn">2026-09-15</meta:user-defined>
    <meta:user-defined meta:name="OVERHEIDop.terinzageleggingBG">https://www.digitale-inzage.nl/Den%20Haag/dossier/uD3Tce6eyEeEzjkZy8uwoQ</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85</meta:user-defined>
    <meta:user-defined meta:name="OVERHEIDop.publicationIssue">376398</meta:user-defined>
    <meta:user-defined meta:name="OVERHEIDop.GmbID/DC.identifier">gmb-2026-376398</meta:user-defined>
    <meta:user-defined meta:name="OVERHEIDop.versieInformatie"/>
  </office:meta>
</office:document-meta>
</file>