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van een bestaande garage aan Hilsestraat 154, 5171 AG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last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Hilsestraat 154, 5171 AG Kaatsheuvel,</text:span> het verbouwen van een bestaande garage (0809Z2612546 ontvangen 04-08-2026)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763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2546</meta:user-defined>
    <dc:language>nl</dc:language>
    <meta:user-defined meta:name="OVERHEIDop.locatietype/OVERHEIDop.gebiedsmarkering">Punt</meta:user-defined>
    <meta:user-defined meta:name="DC.title">Aanvraag vergunning voor het verbouwen van een bestaande garage aan Hilsestraat 154, 5171 AG Kaatsheuv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95</meta:user-defined>
    <meta:user-defined meta:name="OVERHEIDop.GmbID/DC.identifier">gmb-2026-376395</meta:user-defined>
    <meta:user-defined meta:name="OVERHEIDop.versieInformatie"/>
  </office:meta>
</office:document-meta>
</file>