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evenement ’80 jaar jubileum Slekkerboys’ van 28 tot en met 30 augustus 2026 aan Hoogstraat 25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theffing</text:span>
            </text:span>
          </text:p>
            <text:p text:style-name="common-al">Z2026-00001982 / Verleende ontheffing Alcoholwet / Hoogstraat 25, 6102 XR te Echt / Echt-Susteren / bekendgemaakt op 28 juli 2026 / het zonder vergunning verstrekken van zwak-alcoholhoudende drank tijdens het evenement ’80 jaar jubileum Slekkerboys’ van 28 tot en met 30 augustus 2026 / Activiteit: Ontheffing Alcoholwet.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cht-Susteren, 30 juli 2026 </text:span>
            <text:span text:style-name="datum"/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639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39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001982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het evenement ’80 jaar jubileum Slekkerboys’ van 28 tot en met 30 augustus 2026 aan Hoogstraat 25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392</meta:user-defined>
    <meta:user-defined meta:name="OVERHEIDop.GmbID/DC.identifier">gmb-2026-376392</meta:user-defined>
    <meta:user-defined meta:name="OVERHEIDop.versieInformatie"/>
  </office:meta>
</office:document-meta>
</file>