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uitvoeren van werkzaamheden ten behoeve van de inrichting van de EVZ Wildertse Arm aan Verzoeklocatie 2026070801214, Heibloem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70801214, Heibloemstraat,</text:span> het uitvoeren van werkzaamheden ten behoeve van de inrichting van de EVZ Wildertse Arm (0809Z2611395 verzonden 04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63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09Z2611395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Toestemming voor het uitvoeren van werkzaamheden ten behoeve van de inrichting van de EVZ Wildertse Arm aan Verzoeklocatie 2026070801214, Heibloemstraa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86</meta:user-defined>
    <meta:user-defined meta:name="OVERHEIDop.GmbID/DC.identifier">gmb-2026-376386</meta:user-defined>
    <meta:user-defined meta:name="OVERHEIDop.versieInformatie"/>
  </office:meta>
</office:document-meta>
</file>