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en houden van het evenement “Slekker Boys 80 jarig bestaan” van 28 augustus 2026 in de periode van 17.30 uur tot uiterlijk 01.00 uur (29-8) op 29 augustus 2026 in de periode van 19.00 uur tot uiterlijk 01.00 (30-8) en op 30 augustus 2026 in de periode van 10.00 uur tot uiterlijk 22.00 uur aan Hoogstraat 25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vergunningen onder de APV</text:span>
            </text:span>
          </text:p>
            <text:p text:style-name="common-al">Z2025-00016510 / Verleende evenementenvergunning / Hoogstraat 25, 6102 XR te Echt / Echt-Susteren / bekendgemaakt op 28 juli 2026 / het organiseren en houden van het evenement “Slekker Boys 80 jarig bestaan” van 28 augustus 2026 in de periode van 17.30 uur tot uiterlijk 01.00 uur (29-8) op 29 augustus 2026 in de periode van 19.00 uur tot uiterlijk 01.00 (30-8) en op 30 augustus 2026 in de periode van 10.00 uur tot uiterlijk 22.00 uur / Activiteit: Evenement overig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3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het organiseren en houden van het evenement “Slekker Boys 80 jarig bestaan” van 28 augustus 2026 in de periode van 17.30 uur tot uiterlijk 01.00 uur (29-8) op 29 augustus 2026 in de periode van 19.00 uur tot uiterlijk 01.00 (30-8) en op 30 augustus 2026 in de periode van 10.00 uur tot uiterlijk 22.00 uur aan Hoogstraat 25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84</meta:user-defined>
    <meta:user-defined meta:name="OVERHEIDop.GmbID/DC.identifier">gmb-2026-376384</meta:user-defined>
    <meta:user-defined meta:name="OVERHEIDop.versieInformatie"/>
  </office:meta>
</office:document-meta>
</file>