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tificatie,</text:p>
            <text:p text:style-name="common-al">
            
          </text:p>
            <text:p text:style-name="common-al">Per abuis is op 25-07-2026 onderstaande aanvraag/beschikking Omgevingsvergunning regulier (Omgevingswet) gepubliceerd:</text:p>
            <text:p text:style-name="common-al">
            
          </text:p>
            <text:p text:style-name="common-al">
            <text:span text:style-name="nadrukvet">Ingekomen aanvraag voor</text:span>
          </text:p>
            <text:p text:style-name="common-al">
            <text:span text:style-name="nadrukvet">het deels vernieuwen van de loods aan Boppeslach 1, 8723 GJ Koudum </text:span>
          </text:p>
            <text:p text:style-name="common-al">
            
          </text:p>
            <text:p text:style-name="common-al">Op 25-07-2026 heeft de gemeente</text:p>
            <text:p text:style-name="common-al">Súdwest-Fryslân een aanvraag voor een omgevingsvergunning ontvangen. De</text:p>
            <text:p text:style-name="common-al">vergunning is aangevraagd voor het deels vernieuwen van de loods aan Boppeslach</text:p>
            <text:p text:style-name="common-al">1, 8723 GJ Koudum. Het zaaknummer is CLZ-00111395.</text:p>
            <text:p text:style-name="common-al">
            
          </text:p>
            <text:p text:style-name="common-al">Dit had moeten zijn:</text:p>
            <text:p text:style-name="common-al">
            
          </text:p>
            <text:p text:style-name="common-al">
            <text:span text:style-name="nadrukvet">Ingekomen aanvraag voor</text:span>
          </text:p>
            <text:p text:style-name="common-al">
            <text:span text:style-name="nadrukvet">het deels vernieuwen van de loods aan Opslach 1, 8723 GG Koudum</text:span>
          </text:p>
            <text:p text:style-name="common-al">
            
          </text:p>
            <text:p text:style-name="common-al">Op 25-07-2026 heeft de gemeente</text:p>
            <text:p text:style-name="common-al">Súdwest-Fryslân een aanvraag voor een omgevingsvergunning ontvangen. De</text:p>
            <text:p text:style-name="common-al">vergunning is aangevraagd voor het deels vernieuwen van de loods aan Opslach</text:p>
            <text:p text:style-name="common-al">1, 8723 GJ Koudum. Het zaaknummer is CLZ-00111395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63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111395</meta:user-defined>
    <dc:language>nl</dc:language>
    <meta:user-defined meta:name="OVERHEIDop.locatietype/OVERHEIDop.gebiedsmarkering">Punt</meta:user-defined>
    <meta:user-defined meta:name="DC.title">Rectificati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82</meta:user-defined>
    <meta:user-defined meta:name="OVERHEIDop.GmbID/DC.identifier">gmb-2026-376382</meta:user-defined>
    <meta:user-defined meta:name="OVERHEIDop.versieInformatie"/>
  </office:meta>
</office:document-meta>
</file>