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overige geluidhinder Markt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laten horen van versterkte muziek op 15 augustus 2026 van 20.30 tot 22.30 uur in de muziekkoepel op de Markt in Ommen. Verzonden op 31 juli 2026.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het college van burgemeester en wethouders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763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Omgevingsvergunning overige geluidhinder Markt Om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0</meta:user-defined>
    <meta:user-defined meta:name="OVERHEIDop.GmbID/DC.identifier">gmb-2026-376380</meta:user-defined>
    <meta:user-defined meta:name="OVERHEIDop.versieInformatie"/>
  </office:meta>
</office:document-meta>
</file>