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buurtfeest Gelrehof op 29 augustus 2026 aan Grote Tiend 64-66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08506 / Verleende ontheffing Alcoholwet / Grote Tiend 64-66, 6101 VB te Echt / Echt-Susteren / bekendgemaakt op 27 juli 2026 / het zonder vergunning verstrekken van zwak-alcoholhoudende drank tijdens het buurtfeest Gelrehof op 29 augustus 2026 van 15.00 uur tot uiterlijk 01:00 uur / Activiteit: Ontheffing Alcoholwet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3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heffing voor het zonder vergunning verstrekken van zwak-alcoholhoudende drank tijdens het buurtfeest Gelrehof op 29 augustus 2026 aan Grote Tiend 64-66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78</meta:user-defined>
    <meta:user-defined meta:name="OVERHEIDop.GmbID/DC.identifier">gmb-2026-376378</meta:user-defined>
    <meta:user-defined meta:name="OVERHEIDop.versieInformatie"/>
  </office:meta>
</office:document-meta>
</file>