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Polanenstraat 178 1013W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staande in de achtertuin</text:p>
            <text:p text:style-name="common-al">Zaakadres: Polanenstraat 178 1013WC Amsterdam</text:p>
            <text:p text:style-name="common-al">Datum ontvangst: 08-07-2026</text:p>
            <text:p text:style-name="common-al">Zaaknummer: Z2026-030156</text:p>
            <text:p text:style-name="common-al">DSO-nummer: 202607080044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3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0156</meta:user-defined>
    <meta:user-defined meta:name="DCTERMS.abstract">(KAP) het kappen van één boom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Polanenstraat 178 1013WC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68</meta:user-defined>
    <meta:user-defined meta:name="OVERHEIDop.GmbID/DC.identifier">gmb-2026-376368</meta:user-defined>
    <meta:user-defined meta:name="OVERHEIDop.versieInformatie"/>
  </office:meta>
</office:document-meta>
</file>