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obv wijkquotum Lijnbaansgracht 304E 1017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Besluit: verleend obv wijkquotum</text:p>
            <text:p text:style-name="common-al">Besluit verzonden op: 04-08-2026</text:p>
            <text:p text:style-name="common-al">Zaakadres: Lijnbaansgracht 304E 1017RN Amsterdam</text:p>
            <text:p text:style-name="common-al">Zaaknummer: Z2026-02752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7524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6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524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verleend obv wijkquotum Lijnbaansgracht 304E 1017R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67</meta:user-defined>
    <meta:user-defined meta:name="OVERHEIDop.GmbID/DC.identifier">gmb-2026-376367</meta:user-defined>
    <meta:user-defined meta:name="OVERHEIDop.versieInformatie"/>
  </office:meta>
</office:document-meta>
</file>