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outvaartkade 58, 2111BT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4 augustus 2026 een aanvraag omgevingsvergunning voor het uitbreiden van het woonhuis aan de zijgevel op het adres Houtvaartkade 58, 2111BT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  <text:list-item text:style-override="id1-3-2-1-1-3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763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31</meta:user-defined>
    <meta:user-defined meta:name="DCTERMS.abstract">Betreft: aanvraag op het adres Houtvaartkade 58, 2111BT Aerdenhout voor Houtvaartkade 58 Aerdenhout</meta:user-defined>
    <dc:language>nl</dc:language>
    <meta:user-defined meta:name="OVERHEIDop.locatietype/OVERHEIDop.gebiedsmarkering">Vlak</meta:user-defined>
    <meta:user-defined meta:name="DC.title">Aanvraag omgevingsvergunning voor Houtvaartkade 58, 2111BT Aerden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60</meta:user-defined>
    <meta:user-defined meta:name="OVERHEIDop.GmbID/DC.identifier">gmb-2026-376360</meta:user-defined>
    <meta:user-defined meta:name="OVERHEIDop.versieInformatie"/>
  </office:meta>
</office:document-meta>
</file>