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 32 - 2026 Gemeente Drimmelen, tijdelijke verkeersmaatregel Onderstraat t.h.v. nr. 4 Hooge Zwaluw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Tijdelijke verkeersmaatregel  </text:p>
            <text:p text:style-name="al">Burgemeester en wethouders van Gemeente Drimmelen maken bekend </text:p>
            <text:p text:style-name="al">dat zij toestemming hebben gegeven tot het afsluiten van, en het instellen van een parkeerverbod aan de Onderstraat te Hooge Zwaluwe (ter hoogte van nummer 4) op </text:p>
            <text:p text:style-name="al">19 augustus 2026 van 07.00 uur tot 13.00 uur, of zoveel korter of langer dan nodig is wegens werkzaamheden kabels en leidingen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7635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Drimmel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rimmelen</meta:user-defined>
    <meta:user-defined meta:name="OVERHEID.Gemeente/DCTERMS.publisher">Drimmelen</meta:user-defined>
    <meta:user-defined meta:name="OVERHEID.TaxonomieBeleidsagendaDecentraal/OVERHEID.category">Verkeer | Organisatie en beleid</meta:user-defined>
    <dc:language>nl</dc:language>
    <meta:user-defined meta:name="OVERHEIDop.locatietype/OVERHEIDop.gebiedsmarkering">Adres</meta:user-defined>
    <meta:user-defined meta:name="DC.title">Week 32 - 2026 Gemeente Drimmelen, tijdelijke verkeersmaatregel Onderstraat t.h.v. nr. 4 Hooge Zwaluw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58</meta:user-defined>
    <meta:user-defined meta:name="OVERHEIDop.GmbID/DC.identifier">gmb-2026-376358</meta:user-defined>
    <meta:user-defined meta:name="OVERHEIDop.versieInformatie"/>
  </office:meta>
</office:document-meta>
</file>