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aangaan anterieure overeenkomst voor een bouwplan nabij Oudeweg 41B/43 te Nootdorp</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Pijnacker-Nootdorp maken ingevolge artikel 16.138 van de Omgevingswet en artikel 12 van de Bekendmakingswet bekend dat er op </text:p>
            <text:p text:style-name="common-al">8 juli 2026 een anterieure overeenkomst ex artikel 13.13 van de Omgevingswet is gesloten door de gemeente Pijnacker-Nootdorp met de eigenaar (hierna te noemen: “initiatiefnemer”). </text:p>
            <text:p text:style-name="common-al">
            <text:span text:style-name="nadrukvet">Bouwplan en locatie</text:span>
          </text:p>
            <text:p text:style-name="common-al">De anterieure overeenkomst is aangegaan in verband met het bouwplan van initiatiefnemer dat bestaat uit de sloop van de bestaande bebouwing en vervolgens ontwikkeling en realisatie van één woning, en/of de wijziging van de functie, op de locatie tussen de bestaande woningen aan Oudeweg 41b en Oudeweg 43 te Nootdorp. </text:p>
            <text:p text:style-name="common-al">Initiatiefnemer heeft de gemeente verzocht om planologisch medewerking te verlenen aan het bouwplan. De gemeente is bereid medewerking te verlenen aan het project door het in procedure brengen van een omgevingsvergunning voor een buitenplanse omgevingsplanactiviteit (bopa). Van het besluit van de omgevingsvergunning zal apart publicatie worden gedaan.</text:p>
            <text:p text:style-name="common-al">
            <text:span text:style-name="nadrukvet">Ter inzage zakelijke omschrijving anterieure overeenkomst </text:span>
          </text:p>
            <text:p text:style-name="common-al">Een zakelijke omschrijving van de inhoud van de anterieure overeenkomst ligt vanaf donderdag 6 augustus 2026 gedurende zes weken kosteloos voor iedereen ter inzage op het gemeentekantoor van de Gemeente Pijnacker-Nootdorp aan het Oranjeplein 1 te Pijnacker. </text:p>
            <text:p text:style-name="common-al">U kunt de zakelijke omschrijving tijdens de reguliere openingstijden van het gemeentekantoor aldaar inzien. De anterieure overeenkomst ligt niet ter inzage.</text:p>
            <text:p text:style-name="common-al">
            <text:span text:style-name="nadrukvet">Status anterieure overeenkomst en zakelijke beschrijving </text:span>
          </text:p>
            <text:p text:style-name="last-al">Tegen de anterieure overeenkomst, de zakelijke beschrijving van de inhoud van de anterieure overeenkomst en/of deze publicatie kunnen geen zienswijzen naar voren worden gebracht en/of bezwaar of beroep worden ingedi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ijnacker-Nootdorp</text:p>
            </table:table-cell>
            <table:table-cell office:value-type="string" table:style-name="header.C">
              <text:p text:style-name="headerright"><text:span text:style-name="nr">Nr. 37635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5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5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Pijnacker-Nootdorp</meta:user-defined>
    <meta:user-defined meta:name="OVERHEID.Informatietype/DC.type">officiële publicatie</meta:user-defined>
    <meta:user-defined meta:name="OVERHEID.Gemeente/DCTERMS.publisher">Pijnacker-Nootdorp</meta:user-defined>
    <meta:user-defined meta:name="OVERHEID.Gemeente/OVERHEID.authority">Pijnacker-Nootdorp</meta:user-defined>
    <meta:user-defined meta:name="OVERHEID.TaxonomieBeleidsagendaDecentraal/OVERHEID.category">Recht | Organisatie en beleid</meta:user-defined>
    <meta:user-defined meta:name="OVERHEIDop.Rubriek/DC.type">andere voorlichtingsinformatie</meta:user-defined>
    <dc:language>nl</dc:language>
    <meta:user-defined meta:name="OVERHEIDop.locatietype/OVERHEIDop.gebiedsmarkering">Gemeente</meta:user-defined>
    <meta:user-defined meta:name="DC.title">Publicatie aangaan anterieure overeenkomst voor een bouwplan nabij Oudeweg 41B/43 te Nootdorp</meta:user-defined>
    <meta:user-defined meta:name="DCTERMS.W3CDTF/DCTERMS.available">2026-08-06</meta:user-defined>
    <meta:user-defined meta:name="DCTERMS.W3CDTF/OVERHEIDop.jaargang">2026</meta:user-defined>
    <meta:user-defined meta:name="OVERHEIDop.publicationIssue">376354</meta:user-defined>
    <meta:user-defined meta:name="OVERHEIDop.GmbID/DC.identifier">gmb-2026-376354</meta:user-defined>
    <meta:user-defined meta:name="OVERHEIDop.versieInformatie"/>
  </office:meta>
</office:document-meta>
</file>