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Baarsjesweg 311-H 1058A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achtertuin</text:p>
            <text:p text:style-name="common-al">Zaakadres: Baarsjesweg 311-H 1058AH Amsterdam</text:p>
            <text:p text:style-name="common-al">Datum ontvangst: 06-07-2026</text:p>
            <text:p text:style-name="common-al">Zaaknummer: Z2026-029745</text:p>
            <text:p text:style-name="common-al">DSO-nummer: 202607060142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3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9745</meta:user-defined>
    <meta:user-defined meta:name="DCTERMS.abstract">(KAP) het 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Baarsjesweg 311-H 1058AH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42</meta:user-defined>
    <meta:user-defined meta:name="OVERHEIDop.GmbID/DC.identifier">gmb-2026-376342</meta:user-defined>
    <meta:user-defined meta:name="OVERHEIDop.versieInformatie"/>
  </office:meta>
</office:document-meta>
</file>