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ude Binnenweg 103A-02 3012JB Rotterdam, Oude Binnenweg 105A-01 3012JB Rotterdam, Oude Binnenweg 105A-02 3012JB Rotterdam, Oude Binnenweg 103A-01 3012J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4-08-2026</text:span> (op dezelfde dag verzonden) een omgevingsvergunning, met kenmerk <text:span text:style-name="nadrukvet">Z2026-004618</text:span><text:span text:style-name="nadrukvet">/2026040700402</text:span>, heeft verleend voor de Bouwactiviteit (omgevingsplan), Bouwactiviteit (technisch). <text:span text:style-name="nadrukcur">(Grondslag: Omgevingswet, artikel 5.1)</text:span></text:p>
            <text:p text:style-name="common-al">De aanvraag betreft het aanbrengen van 4 balkons aan de achtergevel op de locatie Oude Binnenweg 103A-02 3012JB Rotterdam, Oude Binnenweg 105A-01 3012JB Rotterdam, Oude Binnenweg 105A-02 3012JB Rotterdam, Oude Binnenweg 103A-01 3012JB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33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618</meta:user-defined>
    <meta:user-defined meta:name="DCTERMS.abstract">het aanbrengen van 4 balkons aan de achtergevel</meta:user-defined>
    <dc:language>nl</dc:language>
    <meta:user-defined meta:name="OVERHEIDop.locatietype/OVERHEIDop.gebiedsmarkering">Vlak</meta:user-defined>
    <meta:user-defined meta:name="DC.title">Verleende omgevingsvergunning, Oude Binnenweg 103A-02 3012JB Rotterdam, Oude Binnenweg 105A-01 3012JB Rotterdam, Oude Binnenweg 105A-02 3012JB Rotterdam, Oude Binnenweg 103A-01 3012JB Rotterdam</meta:user-defined>
    <meta:user-defined meta:name="DCTERMS.W3CDTF/DCTERMS.available">2026-08-06</meta:user-defined>
    <meta:user-defined meta:name="DCTERMS.W3CDTF/OVERHEIDop.jaargang">2026</meta:user-defined>
    <meta:user-defined meta:name="OVERHEIDop.publicationIssue">376336</meta:user-defined>
    <meta:user-defined meta:name="OVERHEIDop.GmbID/DC.identifier">gmb-2026-376336</meta:user-defined>
    <meta:user-defined meta:name="OVERHEIDop.versieInformatie"/>
  </office:meta>
</office:document-meta>
</file>