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afwijken van de regels voor het omzetten van een bedrijfswoning naar plattelandswoning aan de Zijde 173, 2771 EV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afwijken van de regels, het omzetten van een bedrijfswoning naar een plattelandswoning aan de Zijde 173, 2771 EV Boskoop, geregistreerd onder nr. 04843953673.</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4-08-2026. De gemeente neemt daarover waarschijnlijk voor 29-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633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3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3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53673</meta:user-defined>
    <meta:user-defined meta:name="DCTERMS.abstract">Aanvraag vergunning voor het afwijken van de regels voor het omzetten van een bedrijfswoning naar een plattelandswoning aan de Zijde 173, 2771 EV Boskoop</meta:user-defined>
    <dc:language>nl</dc:language>
    <meta:user-defined meta:name="OVERHEIDop.locatietype/OVERHEIDop.gebiedsmarkering">Punt</meta:user-defined>
    <meta:user-defined meta:name="DC.title">Het afwijken van de regels voor het omzetten van een bedrijfswoning naar plattelandswoning aan de Zijde 173, 2771 EV Boskoop</meta:user-defined>
    <meta:user-defined meta:name="DCTERMS.W3CDTF/DCTERMS.available">2026-08-06</meta:user-defined>
    <meta:user-defined meta:name="DCTERMS.W3CDTF/OVERHEIDop.jaargang">2026</meta:user-defined>
    <meta:user-defined meta:name="OVERHEIDop.publicationIssue">376332</meta:user-defined>
    <meta:user-defined meta:name="OVERHEIDop.GmbID/DC.identifier">gmb-2026-376332</meta:user-defined>
    <meta:user-defined meta:name="OVERHEIDop.versieInformatie"/>
  </office:meta>
</office:document-meta>
</file>