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dmiraal De Ruijterweg 367-H 1055M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splitsen van een woning in twee woningen,omzetten kelder naar verblijfsruimte,verhogen begane grondvloer,vervangen kozijnen voorgevel,realiseren 2 koekoeken voorgevel,wijzigen brandcompartimentering en constructie</text:p>
            <text:p text:style-name="common-al">Zaakadres: Admiraal De Ruijterweg 367-H 1055MB Amsterdam</text:p>
            <text:p text:style-name="common-al">Datum ontvangst: 25-06-2026</text:p>
            <text:p text:style-name="common-al">Zaaknummer: Z2026-028144</text:p>
            <text:p text:style-name="common-al">DSO-nummer: 202606250201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32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2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2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144</meta:user-defined>
    <meta:user-defined meta:name="DCTERMS.abstract">splitsen woning in 2 woningen,omzetten kelder naar verblijfsruimte,verhogen begane grondvloer,vervangen kozijnen voor,realiseren 2 koekoeken voo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Admiraal De Ruijterweg 367-H 1055MB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23</meta:user-defined>
    <meta:user-defined meta:name="OVERHEIDop.GmbID/DC.identifier">gmb-2026-376323</meta:user-defined>
    <meta:user-defined meta:name="OVERHEIDop.versieInformatie"/>
  </office:meta>
</office:document-meta>
</file>