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gtevechtlaan 2 1384GN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uurdoorbraak tussen woonkamer en garage</text:p>
            <text:p text:style-name="common-al">Zaakadres: Nigtevechtlaan 2 1384GN Weesp</text:p>
            <text:p text:style-name="common-al">Datum ontvangst: 29-07-2026</text:p>
            <text:p text:style-name="common-al">Zaaknummer: Z2026-033871</text:p>
            <text:p text:style-name="common-al">DSO-nummer: 20260729000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3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871</meta:user-defined>
    <meta:user-defined meta:name="DCTERMS.abstract">Muurdoorbraak tussen woonkamer en garag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gtevechtlaan 2 1384GN Wees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22</meta:user-defined>
    <meta:user-defined meta:name="OVERHEIDop.GmbID/DC.identifier">gmb-2026-376322</meta:user-defined>
    <meta:user-defined meta:name="OVERHEIDop.versieInformatie"/>
  </office:meta>
</office:document-meta>
</file>