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het kappen van 1 esdoorn, Rondweg Zuid ongenummerd (nabij Chrysantstraat 20, perceel H12019),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kappen van 1 esdoorn (met herplantplicht) aan Rondweg Zuid ongenummerd (nabij Chrysantstraat 20, perceel H12019) te Winterswijk</text:span>
          </text:p>
            <text:p text:style-name="common-al">De gemeente Winterswijk heeft op 4 augustus 2026 een omgevingsvergunning verleend. De gemeente Winterswijk geeft hiermee toestemming voor het kappen van 1 esdoorn (met herplantplicht) aan Rondweg Zuid ongenummerd (nabij Chrysantstraat 20, perceel H12019) in Winterswijk.</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5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63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80</meta:user-defined>
    <meta:user-defined meta:name="DCTERMS.abstract">Betreft: beschikking op aanvraag op locatie Rondweg Zuid ongenummerd (nabij Chrysantstraat 20, perceel H12019), Winterswijk</meta:user-defined>
    <dc:language>nl</dc:language>
    <meta:user-defined meta:name="OVERHEIDop.locatietype/OVERHEIDop.gebiedsmarkering">Punt</meta:user-defined>
    <meta:user-defined meta:name="DC.title">Kennisgeving besluit op het kappen van 1 esdoorn, Rondweg Zuid ongenummerd (nabij Chrysantstraat 20, perceel H12019), Winterswijk</meta:user-defined>
    <meta:user-defined meta:name="DCTERMS.W3CDTF/DCTERMS.available">2026-08-06</meta:user-defined>
    <meta:user-defined meta:name="DCTERMS.W3CDTF/OVERHEIDop.jaargang">2026</meta:user-defined>
    <meta:user-defined meta:name="OVERHEIDop.publicationIssue">376318</meta:user-defined>
    <meta:user-defined meta:name="OVERHEIDop.GmbID/DC.identifier">gmb-2026-376318</meta:user-defined>
    <meta:user-defined meta:name="OVERHEIDop.versieInformatie"/>
  </office:meta>
</office:document-meta>
</file>