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exploiteren van een openbare inrichting (El Toro Echt B.V.) aan Plats 10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vergunningen onder de APV</text:span>
            </text:span>
          </text:p>
            <text:p text:style-name="common-al">Z2026-00002536 / Verleende Exploitatievergunning / Plats 10, 6101 AP te Echt / Echt-Susteren / bekendgemaakt op 27 juli 2026 / het exploiteren van een openbare inrichting (El Toro Echt B.V.) / Activiteit: Exploitatievergunning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3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Z2026-00002536 </meta:user-defined>
    <dc:language>nl</dc:language>
    <meta:user-defined meta:name="OVERHEIDop.locatietype/OVERHEIDop.gebiedsmarkering">Adres</meta:user-defined>
    <meta:user-defined meta:name="DC.title">Toestemming voor het exploiteren van een openbare inrichting (El Toro Echt B.V.) aan Plats 10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12</meta:user-defined>
    <meta:user-defined meta:name="OVERHEIDop.GmbID/DC.identifier">gmb-2026-376312</meta:user-defined>
    <meta:user-defined meta:name="OVERHEIDop.versieInformatie"/>
  </office:meta>
</office:document-meta>
</file>