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aliseren nieuwe toegang tot de tuin via de tuinmuur, Nonnensteeg 14 2311VJ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1820</text:p>
            <text:p text:style-name="common-al">
            <text:span text:style-name="nadrukvet">Ingekomen:</text:span> 10-06-2026</text:p>
            <text:p text:style-name="common-al">
            <text:span text:style-name="nadrukvet">Datum besluit:</text:span> 04-08-2026</text:p>
            <text:p text:style-name="common-al">
            <text:span text:style-name="nadrukvet">Locatie:</text:span> Nonnensteeg 14 2311VJ Leiden</text:p>
            <text:p text:style-name="common-al">
            <text:span text:style-name="nadrukvet">Projectomschrijving:</text:span> realiseren nieuwe toegang tot de tuin via de tuinmuur</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182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63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1820</meta:user-defined>
    <meta:user-defined meta:name="DCTERMS.abstract">realiseren nieuwe toegang tot de tuin via de tuinmu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nieuwe toegang tot de tuin via de tuinmuur, Nonnensteeg 14 2311VJ Leiden</meta:user-defined>
    <meta:user-defined meta:name="DCTERMS.W3CDTF/DCTERMS.available">2026-08-13</meta:user-defined>
    <meta:user-defined meta:name="DCTERMS.W3CDTF/OVERHEIDop.jaargang">2026</meta:user-defined>
    <meta:user-defined meta:name="OVERHEIDop.externeBijlage">LEIDEN_202608_GFO_ZAKEN_834146_Samenvatting 003|exb-2026-28078</meta:user-defined>
    <meta:user-defined meta:name="OVERHEIDop.publicationIssue">376310</meta:user-defined>
    <meta:user-defined meta:name="OVERHEIDop.GmbID/DC.identifier">gmb-2026-376310</meta:user-defined>
    <meta:user-defined meta:name="OVERHEIDop.versieInformatie"/>
  </office:meta>
</office:document-meta>
</file>